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ny" style:master-page-name="MP0" style:family="paragraph">
      <style:paragraph-properties fo:break-before="page"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4" style:parent-style-name="Normalny" style:family="paragraph">
      <style:paragraph-properties fo:text-align="end" fo:margin-bottom="0in" fo:line-height="100%"/>
      <style:text-properties fo:hyphenate="false"/>
    </style:style>
    <style:style style:name="T5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6" style:parent-style-name="Normalny" style:family="paragraph">
      <style:paragraph-properties fo:text-align="end" fo:margin-bottom="0in" fo:line-height="100%"/>
      <style:text-properties style:font-name="Arial" style:font-name-asian="SimSun" style:font-name-complex="Arial" fo:font-weight="bold" style:font-weight-asian="bold" fo:color="#000000" style:letter-kerning="true" fo:font-size="12pt" style:font-size-asian="12pt" style:font-size-complex="12pt" style:language-complex="hi" style:country-complex="IN" fo:hyphenate="false"/>
    </style:style>
    <style:style style:name="P7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8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9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10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1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2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4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5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16" style:parent-style-name="Normalny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7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T1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/>
    </style:style>
    <style:style style:name="P19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0" style:parent-style-name="Normalny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21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T22" style:parent-style-name="Domyślnaczcionkaakapitu" style:family="text">
      <style:text-properties style:font-name="Times New Roman" style:font-name-asian="Times New Roman" style:font-name-complex="Times New Roman" style:font-weight-complex="bold" style:letter-kerning="true" style:language-asian="zh" style:country-asian="CN"/>
    </style:style>
    <style:style style:name="P2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24" style:parent-style-name="Normalny" style:family="paragraph">
      <style:paragraph-properties fo:widows="0" fo:orphans="0" style:text-autospace="none" fo:text-align="justify" fo:margin-top="0.0833in" fo:margin-bottom="0in" fo:line-height="100%"/>
      <style:text-properties fo:hyphenate="false"/>
    </style:style>
    <style:style style:name="T25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T26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P27" style:parent-style-name="Normalny" style:family="paragraph">
      <style:paragraph-properties fo:widows="0" fo:orphans="0" style:text-autospace="none" fo:text-align="justify" fo:margin-top="0.0833in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28" style:parent-style-name="Normalny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29" style:parent-style-name="Domyślnaczcionkaakapitu" style:family="text">
      <style:text-properties style:font-name="Times New Roman" style:font-name-asian="Times New Roman" style:font-name-complex="Times New Roman" style:font-weight-complex="bold" style:letter-kerning="true" style:language-asian="zh" style:country-asian="CN"/>
    </style:style>
    <style:style style:name="T30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P31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32" style:parent-style-name="Normalny" style:family="paragraph">
      <style:paragraph-properties fo:widows="0" fo:orphans="0" style:text-autospace="none" fo:text-align="justify" fo:margin-top="0.0833in" fo:margin-bottom="0in" fo:line-height="100%"/>
      <style:text-properties fo:hyphenate="false"/>
    </style:style>
    <style:style style:name="T33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P34" style:parent-style-name="Normalny" style:family="paragraph">
      <style:paragraph-properties fo:widows="0" fo:orphans="0" style:text-autospace="none" fo:text-align="justify" fo:margin-top="0.0833in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35" style:parent-style-name="Normalny" style:family="paragraph">
      <style:paragraph-properties fo:widows="0" fo:orphans="0" style:text-autospace="none" fo:text-align="justify" fo:margin-top="0.0833in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36" style:parent-style-name="Normalny" style:family="paragraph">
      <style:paragraph-properties fo:widows="0" fo:orphans="0" style:text-autospace="none" fo:text-align="justify" fo:margin-top="0.0833in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37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38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39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0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1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2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4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5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6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7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8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49" style:parent-style-name="Normalny" style:family="paragraph">
      <style:paragraph-properties fo:widows="0" fo:orphans="0" style:text-autospace="none" fo:text-align="justify" fo:margin-bottom="0in" fo:line-height="100%" fo:margin-left="3.9333in">
        <style:tab-stops/>
      </style:paragraph-properties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50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51" style:parent-style-name="Normalny" style:family="paragraph">
      <style:paragraph-properties fo:widows="0" fo:orphans="0" style:text-autospace="none" fo:text-align="justify" fo:margin-bottom="0in" fo:line-height="100%" fo:margin-left="0.4583in" fo:text-indent="-0.3055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style:font-weight-complex="bold" style:letter-kerning="true" style:language-asian="zh" style:country-asian="CN" fo:hyphenate="false"/>
    </style:style>
    <style:style style:name="P52" style:parent-style-name="Normalny" style:family="paragraph">
      <style:paragraph-properties fo:widows="0" fo:orphans="0" style:text-autospace="none" fo:text-align="justify" fo:margin-bottom="0in" fo:line-height="100%" fo:margin-left="0.4583in" fo:text-indent="-0.3055in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Times New Roman" style:font-weight-complex="bold" style:letter-kerning="true" style:language-asian="zh" style:country-asian="CN" fo:hyphenate="false"/>
    </style:style>
    <style:style style:name="P5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4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5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6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7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8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style:language-asian="zh" style:country-asian="CN" fo:hyphenate="false"/>
    </style:style>
    <style:style style:name="P59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 style:language-asian="zh" style:country-asian="CN" fo:hyphenate="false"/>
    </style:style>
  </office:automatic-styles>
  <office:body>
    <office:text text:use-soft-page-breaks="true">
      <text:p text:style-name="P1">Załącznik Nr 2</text:p>
      <text:p text:style-name="P2">do ogłoszenia Burmistrza Miasta Działdowo<text:s/></text:p>
      <text:p text:style-name="P3">o otwartym konkursie ofert na realizację zadania publicznego<text:s/></text:p>
      <text:p text:style-name="P4"><text:span text:style-name="T5">z zakresu wychowania przedszkolnego<text:s/></text:span></text:p>
      <text:p text:style-name="P6"/>
      <text:p text:style-name="P7"/>
      <text:p text:style-name="P8">ZOBOWIĄZANIE <text:s/>OFERENTA</text:p>
      <text:p text:style-name="P9"/>
      <text:p text:style-name="P10"/>
      <text:p text:style-name="P11">Oferent</text:p>
      <text:p text:style-name="P12"/>
      <text:p text:style-name="P13">………………………………………………………………………………………………………………</text:p>
      <text:p text:style-name="P14">( pełna nazwa organu prowadzącego)</text:p>
      <text:p text:style-name="P15"/>
      <text:p text:style-name="P16"><text:span text:style-name="T17">oświadcza, ze w przypadku uzyskania prawa do dotacji, o której mowa w art. 90 ust.1b ustawy z dnia <text:s text:c="19"/>7 września 1991 r. o systemie oświaty (Dz.U. z 2015 r. poz.2156 z póżn.zm.)<text:s/></text:span><text:span text:style-name="T18">zobowiązuje <text:s text:c="34"/>się <text:s/>do przestrzegania następujących warunków:</text:span></text:p>
      <text:p text:style-name="P19"><text:s text:c="3"/></text:p>
      <text:p text:style-name="P20"><text:span text:style-name="T21">1). spełnienia warunków określonych</text:span><text:span text:style-name="T22"><text:s/>określonych <text:s/>w art. 6 ust.1 ustawy o systemie oświaty, z tym że czas bezpłatnego nauczania, wychowania i opieki w przedszkolu, o którym mowa w art.6 ust.1 pkt. 2 <text:s/>nie może być <text:s/>krótszy niż czas <text:s/>bezpłatnego nauczania, wychowania i opieki ustalony przez Radę Miasta Działdowo dla publicznych przedszkoli prowadzonych przez Gminę-Miasto Działdowo na podstawie art. 14 ust.5 pkt 1 lit.a ustawy o systemie oświaty(aktualnie określony w uchwale Nr XVII/161/16 Rady Miasta Działdowo <text:s text:c="15"/>z dnia 29 marca 2016 r. w sprawie ustalenia czasu <text:s/>bezpłatnego nauczania, wychowania i opieki <text:s text:c="29"/>w przedszkolach publicznych, dla których organem prowadzącym jest Gmina-Miasto Działdowo (Dz. Urz. Woj. Warm. – Maz. z 2016 r., poz.1665):</text:span></text:p>
      <text:p text:style-name="P23"/>
      <text:p text:style-name="P24"><text:span text:style-name="T25">2) pobierania za każde dziecko objęte ofertą, opłat za korzystanie z wychowania przedszkolnego<text:s/></text:span><text:span text:style-name="T26"><text:line-break/>w czasie przekraczającym czas bezpłatnego nauczania, wychowania i opieki nie wyższych niż opłaty ustalone przez Radę Miasta Działdowo dla publicznych przedszkoli prowadzonych przez Gminę-Miasto Działdowo na podstawie art. 14 ust.5 pkt 1 lit.a ustawy o systemie oświaty Uchwałą Nr XVII/161/16 Rady Miasta Działdowo z dnia 29 marca 2016 r. w sprawie ustalenia czasu <text:s/>bezpłatnego nauczania, wychowania i opieki w przedszkolach publicznych, dla których organem prowadzącym jest Gmina-Miasto Działdowo (Dz. Urz. Woj. Warm. – Maz. z 2016 r., poz.1665):</text:span></text:p>
      <text:p text:style-name="P27"/>
      <text:p text:style-name="P28"><text:span text:style-name="T29">3)<text:s/></text:span><text:span text:style-name="T30">prowadzenia dokumentacji przebiegu nauczania, wychowania i opieki dla dzieci objętych ofertą, ustalonej dla przedszkoli publicznych w rozporządzeniu Ministra Edukacji Narodowej z dnia 29 sierpnia 2014 r. <text:s text:c="8"/>w sprawie sposobu prowadzenia przez publiczne przedszkola, szkoły i placówki dokumentacji przebiegu nauczania, działalności wychowawczej i opiekuńczej oraz rodzajów tej dokumentacji <text:s/>(Dz. U. z 2014 r. poz. 1170),</text:span></text:p>
      <text:p text:style-name="P31"/>
      <text:p text:style-name="P32"><text:span text:style-name="T33">4) zapewnienia liczby wychowanków w oddziale przedszkolnym, <text:s/>nieprzekraczającej maksymalnej liczby wychowanków w oddziale przedszkola publicznego, określonej w przepisach wydanych na podstawie art. 60 ust.2 ustawy z dnia 7 września 1991 r. o systemie oświaty;</text:span></text:p>
      <text:p text:style-name="P34"/>
      <text:p text:style-name="P35">5) zapewnienia wychowankom objętym ofertą pomocy psychologiczno-pedagogicznej zgodnie z przepisami wydanymi na podstawie art. 22 ust. 2 pkt 11 ustawy z dnia 7 września 1991 r. o systemie oświaty;</text:p>
      <text:p text:style-name="P36">6) <text:s/>stosowania zasad przyjmowania do publicznych przedszkoli, określonych w rozdziale 2a ustawy z dnia <text:s text:c="17"/>7 września 1991 r. o systemie oświaty; (nie stosuje się w roku, w którym ogłoszono otwarty konkurs ofert).<text:s/></text:p>
      <text:p text:style-name="P37"/>
      <text:p text:style-name="P38"><text:s/>Ponadto zobowiązuję się do:</text:p>
      <text:p text:style-name="P39">1) zapewnienia możliwości korzystania z usług świadczonych przez przedszkole w godzinach od 6.30 <text:s text:c="17"/>do 17.00,</text:p>
      <text:p text:style-name="P40"/>
      <text:p text:style-name="P41"/>
      <text:soft-page-break/>
      <text:p text:style-name="P42">2) niewliczania wynagrodzeń pracowników i składek naliczanych od tych wynagrodzeń oraz kosztów utrzymania kuchni przy ustalaniu stawki za korzystanie przez dzieci z posiłków<text:s/><text:line-break/>w przedszkolu.</text:p>
      <text:p text:style-name="P43"/>
      <text:p text:style-name="P44"/>
      <text:p text:style-name="P45"/>
      <text:p text:style-name="P46">………………………………….<text:tab/><text:tab/><text:tab/><text:tab/>…………………………………………</text:p>
      <text:p text:style-name="P47"><text:s text:c="11"/>data <text:s text:c="88"/>podpis i pieczęć osoby uprawnionej<text:s/></text:p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yta Cherkowska</meta:initial-creator>
    <dc:creator>Edyta Cherkowska</dc:creator>
    <meta:creation-date>2016-08-09T12:42:00Z</meta:creation-date>
    <dc:date>2016-08-09T12:49:00Z</dc:date>
    <meta:template xlink:href="Normal" xlink:type="simple"/>
    <meta:editing-cycles>1</meta:editing-cycles>
    <meta:editing-duration>PT60S</meta:editing-duration>
    <meta:document-statistic meta:page-count="2" meta:paragraph-count="7" meta:word-count="521" meta:character-count="3642" meta:row-count="26" meta:non-whitespace-character-count="3128"/>
  </office:meta>
</office:document-meta>
</file>